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Migliaia" style:data-style-name="N35"/>
    <style:style style:name="ce3" style:family="table-cell" style:parent-style-name="Migliaia" style:data-style-name="N35">
      <style:table-cell-properties fo:background-color="transparent"/>
    </style:style>
    <style:style style:name="ce4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5" style:family="table-cell" style:parent-style-name="Migliaia" style:data-style-name="N35">
      <style:table-cell-properties fo:background-color="transparent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5.45041666666667cm" style:use-optimal-column-width="true"/>
    </style:style>
    <style:style style:name="co4" style:family="table-column">
      <style:table-column-properties fo:break-before="auto" style:column-width="2.143125cm" style:use-optimal-column-width="true"/>
    </style:style>
    <style:style style:name="co5" style:family="table-column">
      <style:table-column-properties fo:break-before="auto" style:column-width="6.535208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RASPARENZA_2TRIMESTRE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4">
            <text:p>ANNO</text:p>
          </table:table-cell>
          <table:table-cell office:value-type="string" table:style-name="ce4">
            <text:p>TRIMESTRE</text:p>
          </table:table-cell>
          <table:table-cell office:value-type="string" table:style-name="ce4">
            <text:p>CATEGORIA_SPESA</text:p>
          </table:table-cell>
          <table:table-cell office:value-type="string" table:style-name="ce4">
            <text:p>TIPOLOGIA_DI_SPESA</text:p>
          </table:table-cell>
          <table:table-cell office:value-type="string" table:style-name="ce5">
            <text:p>IMPORTO PAGATO</text:p>
          </table:table-cell>
          <table:table-cell office:value-type="string" table:style-name="ce4">
            <text:p>BENEFICIARIO_DEL_PAGAMENTO</text:p>
          </table:table-cell>
          <table:table-cell table:number-columns-repeated="16378" table:style-name="ce4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874.75" table:style-name="ce2">
            <text:p><text:s/>10.874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6500" table:style-name="ce2">
            <text:p><text:s/>6.5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37" table:style-name="ce2">
            <text:p><text:s/>5.03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22" table:style-name="ce2">
            <text:p><text:s/>72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7.28" table:style-name="ce2">
            <text:p><text:s/>77,2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26" table:style-name="ce2">
            <text:p><text:s/>52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.96" table:style-name="ce2">
            <text:p><text:s/>17,9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0.07" table:style-name="ce2">
            <text:p><text:s/>280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.15" table:style-name="ce2">
            <text:p><text:s/>10,1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0.32" table:style-name="ce2">
            <text:p><text:s/>120,3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16.6" table:style-name="ce2">
            <text:p><text:s/>2.016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60" table:style-name="ce2">
            <text:p><text:s/>1.5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325" table:style-name="ce2">
            <text:p><text:s/>11.32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52" table:style-name="ce2">
            <text:p><text:s/>1.05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82.25" table:style-name="ce2">
            <text:p><text:s/>1.382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823" table:style-name="ce2">
            <text:p><text:s/>3.823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47.1600000000001" table:style-name="ce2">
            <text:p><text:s/>1.047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80.65" table:style-name="ce3">
            <text:p><text:s/>1.380,6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60.65" table:style-name="ce3">
            <text:p><text:s/>860,6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90.65" table:style-name="ce3">
            <text:p><text:s/>990,6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50.6500000000001" table:style-name="ce3">
            <text:p><text:s/>1.250,6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500" table:style-name="ce3">
            <text:p><text:s/>5.5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68" table:style-name="ce3">
            <text:p><text:s/>1.06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01" table:style-name="ce3">
            <text:p><text:s/>0,0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406.09" table:style-name="ce3">
            <text:p><text:s/>12.406,0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790" table:style-name="ce3">
            <text:p><text:s/>10.7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85" table:style-name="ce3">
            <text:p><text:s/>58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8.67" table:style-name="ce3">
            <text:p><text:s/>238,6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200" table:style-name="ce3">
            <text:p><text:s/>3.2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.7" table:style-name="ce3">
            <text:p><text:s/>52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73.5" table:style-name="ce3">
            <text:p><text:s/>273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62" table:style-name="ce3">
            <text:p><text:s/>16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100" table:style-name="ce3">
            <text:p><text:s/>5.1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1600" table:style-name="ce3">
            <text:p><text:s/>11.6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01" table:style-name="ce3">
            <text:p><text:s/>0,0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87.36" table:style-name="ce3">
            <text:p><text:s/>3.087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490" table:style-name="ce3">
            <text:p><text:s/>2.4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242" table:style-name="ce3">
            <text:p><text:s/>7.24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72.9" table:style-name="ce3">
            <text:p><text:s/>372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9" table:style-name="ce3">
            <text:p><text:s/>14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" table:style-name="ce3">
            <text:p><text:s/>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86.5" table:style-name="ce3">
            <text:p><text:s/>886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4.5" table:style-name="ce3">
            <text:p><text:s/>184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6.76" table:style-name="ce2">
            <text:p><text:s/>396,7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.32" table:style-name="ce2">
            <text:p><text:s/>13,3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7.299999999999997" table:style-name="ce2">
            <text:p><text:s/>37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.43" table:style-name="ce2">
            <text:p><text:s/>14,4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3.260000000000005" table:style-name="ce2">
            <text:p><text:s/>73,2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0" table:style-name="ce2">
            <text:p><text:s/>2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00" table:style-name="ce2">
            <text:p><text:s/>3.5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91.20000000000005" table:style-name="ce2">
            <text:p><text:s/>591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9" table:style-name="ce2">
            <text:p><text:s/>5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5" table:style-name="ce2">
            <text:p><text:s/>10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3" table:style-name="ce2">
            <text:p><text:s/>143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7.35" table:style-name="ce2">
            <text:p><text:s/>187,3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7.5" table:style-name="ce2">
            <text:p><text:s/>407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80" table:style-name="ce2">
            <text:p><text:s/>3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2" table:style-name="ce2">
            <text:p><text:s/>19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66.25" table:style-name="ce2">
            <text:p><text:s/>8.566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7" table:style-name="ce2">
            <text:p><text:s/>31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24.39" table:style-name="ce2">
            <text:p><text:s/>1.424,3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15" table:style-name="ce2">
            <text:p><text:s/>2.81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95.08" table:style-name="ce2">
            <text:p><text:s/>495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69.2" table:style-name="ce2">
            <text:p><text:s/>1.169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7.77999999999997" table:style-name="ce2">
            <text:p><text:s/>307,7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89" table:style-name="ce2">
            <text:p><text:s/>38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192" table:style-name="ce2">
            <text:p><text:s/>6.19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0" table:style-name="ce2">
            <text:p><text:s/>1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46" table:style-name="ce2">
            <text:p><text:s/>94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5" table:style-name="ce2">
            <text:p><text:s/>485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16.32" table:style-name="ce2">
            <text:p><text:s/>1.516,3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7" table:style-name="ce2">
            <text:p><text:s/>29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5" table:style-name="ce2">
            <text:p><text:s/>9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3.30000000000001" table:style-name="ce2">
            <text:p><text:s/>143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72" table:style-name="ce2">
            <text:p><text:s/>1.57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20" table:style-name="ce2">
            <text:p><text:s/>1.82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226.25" table:style-name="ce3">
            <text:p><text:s/>3.226,25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771.02" table:style-name="ce2">
            <text:p><text:s/>29.771,0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10.46" table:style-name="ce2">
            <text:p><text:s/>1.910,4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902.8" table:style-name="ce2">
            <text:p><text:s/>11.902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17.6" table:style-name="ce2">
            <text:p><text:s/>1.017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8.32" table:style-name="ce2">
            <text:p><text:s/>858,3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23" table:style-name="ce2">
            <text:p><text:s/>823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60" table:style-name="ce2">
            <text:p><text:s/>8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50" table:style-name="ce2">
            <text:p><text:s/>6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78.5" table:style-name="ce2">
            <text:p><text:s/>1.878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0.46" table:style-name="ce2">
            <text:p><text:s/>200,4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150" table:style-name="ce2">
            <text:p><text:s/>2.1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70" table:style-name="ce2">
            <text:p><text:s/>37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0" table:style-name="ce2">
            <text:p><text:s/>3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20" table:style-name="ce2">
            <text:p><text:s/>1.52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5" table:style-name="ce2">
            <text:p><text:s/>505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95" table:style-name="ce2">
            <text:p><text:s/>795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65.85" table:style-name="ce2">
            <text:p><text:s/>565,8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50.5" table:style-name="ce2">
            <text:p><text:s/>450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8.58" table:style-name="ce2">
            <text:p><text:s/>218,5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.04" table:style-name="ce2">
            <text:p><text:s/>6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0.91" table:style-name="ce2">
            <text:p><text:s/>90,9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82.08" table:style-name="ce2">
            <text:p><text:s/>3.182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33.07" table:style-name="ce2">
            <text:p><text:s/>1.533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6.25" table:style-name="ce2">
            <text:p><text:s/>396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6903.189999999999" table:style-name="ce2">
            <text:p><text:s/>16.903,1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0" table:style-name="ce2">
            <text:p><text:s/>50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66.66" table:style-name="ce2">
            <text:p><text:s/>2.666,66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00" table:style-name="ce2">
            <text:p><text:s/>4.20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9.62" table:style-name="ce2">
            <text:p><text:s/>429,6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78.25" table:style-name="ce2">
            <text:p><text:s/>878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5" table:style-name="ce2">
            <text:p><text:s/>10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6.5" table:style-name="ce2">
            <text:p><text:s/>446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802" table:style-name="ce2">
            <text:p><text:s/>80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24" table:style-name="ce2">
            <text:p><text:s/>22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0" table:style-name="ce2">
            <text:p><text:s/>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24" table:style-name="ce2">
            <text:p><text:s/>22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2977.02" table:style-name="ce2">
            <text:p><text:s/>12.977,0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0983.61" table:style-name="ce2">
            <text:p><text:s/>40.983,6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676" table:style-name="ce2">
            <text:p><text:s/>5.67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9.06" table:style-name="ce2">
            <text:p><text:s/>319,0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77.17" table:style-name="ce2">
            <text:p><text:s/>2.277,1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16.54" table:style-name="ce2">
            <text:p><text:s/>1.916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90.99" table:style-name="ce2">
            <text:p><text:s/>1.990,9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652.65" table:style-name="ce2">
            <text:p><text:s/>9.652,6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4.3" table:style-name="ce2">
            <text:p><text:s/>234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12" table:style-name="ce2">
            <text:p><text:s/>61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12" table:style-name="ce2">
            <text:p><text:s/>71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50" table:style-name="ce2">
            <text:p><text:s/>1.7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1.36" table:style-name="ce2">
            <text:p><text:s/>401,36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96" table:style-name="ce2">
            <text:p><text:s/>3.09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80" table:style-name="ce2">
            <text:p><text:s/>2.5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20" table:style-name="ce2">
            <text:p><text:s/>1.7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9975" table:style-name="ce2">
            <text:p><text:s/>19.97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immateriali</text:p>
          </table:table-cell>
          <table:table-cell office:value-type="float" office:value="3600" table:style-name="ce2">
            <text:p><text:s/>3.6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00" table:style-name="ce2">
            <text:p><text:s/>1.5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3.38" table:style-name="ce2">
            <text:p><text:s/>353,3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69.07" table:style-name="ce2">
            <text:p><text:s/>3.669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38.49" table:style-name="ce2">
            <text:p><text:s/>538,4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0" table:style-name="ce2">
            <text:p><text:s/>4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.340000000000003" table:style-name="ce2">
            <text:p><text:s/>33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71.36" table:style-name="ce2">
            <text:p><text:s/>2.571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6.02" table:style-name="ce2">
            <text:p><text:s/>76,0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1.84" table:style-name="ce2">
            <text:p><text:s/>151,8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80" table:style-name="ce2">
            <text:p><text:s/>7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9" table:style-name="ce2">
            <text:p><text:s/>44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750" table:style-name="ce2">
            <text:p><text:s/>4.7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75" table:style-name="ce2">
            <text:p><text:s/>2.37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.94" table:style-name="ce2">
            <text:p><text:s/>39,9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49.52" table:style-name="ce2">
            <text:p><text:s/>2.249,5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25.09" table:style-name="ce2">
            <text:p><text:s/>2.425,0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30.48" table:style-name="ce2">
            <text:p><text:s/>1.530,4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65.75" table:style-name="ce2">
            <text:p><text:s/>1.565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21.7600000000002" table:style-name="ce2">
            <text:p><text:s/>2.321,7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96.26" table:style-name="ce2">
            <text:p><text:s/>596,2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96.25" table:style-name="ce2">
            <text:p><text:s/>596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.700000000000003" table:style-name="ce2">
            <text:p><text:s/>36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8.91" table:style-name="ce2">
            <text:p><text:s/>428,9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1.06" table:style-name="ce2">
            <text:p><text:s/>361,0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8.75" table:style-name="ce2">
            <text:p><text:s/>198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1.75" table:style-name="ce2">
            <text:p><text:s/>251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8.74" table:style-name="ce2">
            <text:p><text:s/>198,7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41.19" table:style-name="ce2">
            <text:p><text:s/>341,1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.71" table:style-name="ce2">
            <text:p><text:s/>3,7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7.2" table:style-name="ce2">
            <text:p><text:s/>487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30.6" table:style-name="ce2">
            <text:p><text:s/>530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33.5" table:style-name="ce2">
            <text:p><text:s/>433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9.17" table:style-name="ce2">
            <text:p><text:s/>489,1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03.95" table:style-name="ce2">
            <text:p><text:s/>703,9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0" table:style-name="ce2">
            <text:p><text:s/>3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01" table:style-name="ce2">
            <text:p><text:s/>0,0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2.55" table:style-name="ce2">
            <text:p><text:s/>482,5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01" table:style-name="ce2">
            <text:p><text:s/>0,0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42.9000000000001" table:style-name="ce2">
            <text:p><text:s/>1.142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93.74" table:style-name="ce2">
            <text:p><text:s/>793,7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.08" table:style-name="ce2">
            <text:p><text:s/>42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9.71" table:style-name="ce2">
            <text:p><text:s/>529,7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2.31" table:style-name="ce2">
            <text:p><text:s/>392,3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4.34" table:style-name="ce2">
            <text:p><text:s/>364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50" table:style-name="ce2">
            <text:p><text:s/>7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60" table:style-name="ce2">
            <text:p><text:s/>1.5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2" table:style-name="ce2">
            <text:p><text:s/>12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2.2" table:style-name="ce2">
            <text:p><text:s/>332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.81" table:style-name="ce2">
            <text:p><text:s/>33,8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8.49" table:style-name="ce2">
            <text:p><text:s/>158,4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29.5" table:style-name="ce2">
            <text:p><text:s/>829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5.069999999999993" table:style-name="ce2">
            <text:p><text:s/>65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93" table:style-name="ce2">
            <text:p><text:s/>0,9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.2" table:style-name="ce2">
            <text:p><text:s/>5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.1399999999999999" table:style-name="ce2">
            <text:p><text:s/>1,1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8.22" table:style-name="ce2">
            <text:p><text:s/>118,2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73.63" table:style-name="ce2">
            <text:p><text:s/>673,6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86.16" table:style-name="ce2">
            <text:p><text:s/>986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69.04" table:style-name="ce2">
            <text:p><text:s/>769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230.2" table:style-name="ce2">
            <text:p><text:s/>3.230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0" table:style-name="ce2">
            <text:p><text:s/>22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160.21" table:style-name="ce2">
            <text:p><text:s/>7.160,2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647.23" table:style-name="ce2">
            <text:p><text:s/>8.647,2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1.1" table:style-name="ce2">
            <text:p><text:s/>521,1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62.56" table:style-name="ce2">
            <text:p><text:s/>462,5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68.0700000000002" table:style-name="ce2">
            <text:p><text:s/>2.468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96.8599999999999" table:style-name="ce2">
            <text:p><text:s/>1.296,8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24.9" table:style-name="ce2">
            <text:p><text:s/>924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53.5" table:style-name="ce2">
            <text:p><text:s/>553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" table:style-name="ce2">
            <text:p><text:s/>2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62" table:style-name="ce2">
            <text:p><text:s/>76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" table:style-name="ce2">
            <text:p><text:s/>3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94.34" table:style-name="ce2">
            <text:p><text:s/>2.094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190" table:style-name="ce2">
            <text:p><text:s/>6.1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70" table:style-name="ce2">
            <text:p><text:s/>27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16.4" table:style-name="ce2">
            <text:p><text:s/>716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77.92" table:style-name="ce2">
            <text:p><text:s/>677,9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89.7" table:style-name="ce2">
            <text:p><text:s/>789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230.7" table:style-name="ce2">
            <text:p><text:s/>3.230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916.66" table:style-name="ce2">
            <text:p><text:s/>7.916,6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20" table:style-name="ce2">
            <text:p><text:s/>2.5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8" table:style-name="ce2">
            <text:p><text:s/>40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0" table:style-name="ce2">
            <text:p><text:s/>2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92" table:style-name="ce2">
            <text:p><text:s/>69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8.32" table:style-name="ce2">
            <text:p><text:s/>858,3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" table:style-name="ce2">
            <text:p><text:s/>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40" table:style-name="ce2">
            <text:p><text:s/>7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0" table:style-name="ce2">
            <text:p><text:s/>4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031.3" table:style-name="ce2">
            <text:p><text:s/>2.031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00" table:style-name="ce2">
            <text:p><text:s/>9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1.66" table:style-name="ce2">
            <text:p><text:s/>121,6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522.669999999998" table:style-name="ce2">
            <text:p><text:s/>20.522,6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64.58" table:style-name="ce2">
            <text:p><text:s/>464,5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93.04" table:style-name="ce2">
            <text:p><text:s/>1.793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92.31" table:style-name="ce2">
            <text:p><text:s/>3.692,3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06.61" table:style-name="ce2">
            <text:p><text:s/>6.006,6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67.27" table:style-name="ce2">
            <text:p><text:s/>6.067,2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140" table:style-name="ce2">
            <text:p><text:s/>3.1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23" table:style-name="ce2">
            <text:p><text:s/>723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0" table:style-name="ce2">
            <text:p><text:s/>4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0" table:style-name="ce2">
            <text:p><text:s/>2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60" table:style-name="ce2">
            <text:p><text:s/>7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8" table:style-name="ce2">
            <text:p><text:s/>12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735.3" table:style-name="ce2">
            <text:p><text:s/>6.735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0830" table:style-name="ce2">
            <text:p><text:s/>10.8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83.25" table:style-name="ce2">
            <text:p><text:s/>1.583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37.75" table:style-name="ce2">
            <text:p><text:s/>637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2.2" table:style-name="ce2">
            <text:p><text:s/>312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35" table:style-name="ce2">
            <text:p><text:s/>2.63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66.25" table:style-name="ce2">
            <text:p><text:s/>2.666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4" table:style-name="ce2">
            <text:p><text:s/>44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90" table:style-name="ce2">
            <text:p><text:s/>6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0" table:style-name="ce2">
            <text:p><text:s/>4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000" table:style-name="ce2">
            <text:p><text:s/>20.0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39.38" table:style-name="ce2">
            <text:p><text:s/>839,3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459.54" table:style-name="ce2">
            <text:p><text:s/>3.459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800" table:style-name="ce2">
            <text:p><text:s/>4.8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.049999999999997" table:style-name="ce2">
            <text:p><text:s/>36,0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9.88" table:style-name="ce2">
            <text:p><text:s/>309,8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.11" table:style-name="ce2">
            <text:p><text:s/>22,1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37.4000000000001" table:style-name="ce2">
            <text:p><text:s/>1.037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65" table:style-name="ce2">
            <text:p><text:s/>2.66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2.2" table:style-name="ce2">
            <text:p><text:s/>102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66.25" table:style-name="ce2">
            <text:p><text:s/>8.566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4" table:style-name="ce2">
            <text:p><text:s/>42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1.9" table:style-name="ce2">
            <text:p><text:s/>141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72.8" table:style-name="ce2">
            <text:p><text:s/>472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5.4" table:style-name="ce2">
            <text:p><text:s/>185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90.72" table:style-name="ce2">
            <text:p><text:s/>590,7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15.2" table:style-name="ce2">
            <text:p><text:s/>915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16.6" table:style-name="ce2">
            <text:p><text:s/>2.016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3.08" table:style-name="ce2">
            <text:p><text:s/>173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42.73" table:style-name="ce2">
            <text:p><text:s/>842,7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02" table:style-name="ce2">
            <text:p><text:s/>2.20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8.02999999999997" table:style-name="ce2">
            <text:p><text:s/>298,0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4.81" table:style-name="ce2">
            <text:p><text:s/>214,8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8.02999999999997" table:style-name="ce2">
            <text:p><text:s/>298,0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50" table:style-name="ce2">
            <text:p><text:s/>1.3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6" table:style-name="ce2">
            <text:p><text:s/>35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7.88" table:style-name="ce2">
            <text:p><text:s/>197,8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9.04" table:style-name="ce2">
            <text:p><text:s/>129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8.33" table:style-name="ce2">
            <text:p><text:s/>258,3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9.04" table:style-name="ce2">
            <text:p><text:s/>129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3.64" table:style-name="ce2">
            <text:p><text:s/>363,6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8.75" table:style-name="ce2">
            <text:p><text:s/>408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.3" table:style-name="ce2">
            <text:p><text:s/>1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4081.91" table:style-name="ce2">
            <text:p><text:s/>44.081,9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330.06" table:style-name="ce2">
            <text:p><text:s/>3.330,0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14.55999999999995" table:style-name="ce2">
            <text:p><text:s/>514,5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" table:style-name="ce2">
            <text:p><text:s/>2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" table:style-name="ce2">
            <text:p><text:s/>1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4.84" table:style-name="ce2">
            <text:p><text:s/>364,8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77.3" table:style-name="ce2">
            <text:p><text:s/>2.877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19.2" table:style-name="ce2">
            <text:p><text:s/>919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17.96" table:style-name="ce2">
            <text:p><text:s/>417,9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0" table:style-name="ce2">
            <text:p><text:s/>350,00<text:s/></text:p>
          </table:table-cell>
          <table:table-cell office:value-type="string" table:style-name="ce1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089.89" table:style-name="ce2">
            <text:p><text:s/>11.089,8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50" table:style-name="ce2">
            <text:p><text:s/>1.7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82.2" table:style-name="ce2">
            <text:p><text:s/>382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7.5" table:style-name="ce2">
            <text:p><text:s/>77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60" table:style-name="ce2">
            <text:p><text:s/>1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61.8" table:style-name="ce2">
            <text:p><text:s/>1.461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9.19999999999999" table:style-name="ce2">
            <text:p><text:s/>149,2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7" table:style-name="ce2">
            <text:p><text:s/>267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6" table:style-name="ce2">
            <text:p><text:s/>426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54.52" table:style-name="ce2">
            <text:p><text:s/>2.354,5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5" table:style-name="ce2">
            <text:p><text:s/>10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64.8000000000002" table:style-name="ce2">
            <text:p><text:s/>2.464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60" table:style-name="ce2">
            <text:p><text:s/>6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69" table:style-name="ce2">
            <text:p><text:s/>96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037" table:style-name="ce2">
            <text:p><text:s/>8.03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322.310000000001" table:style-name="ce2">
            <text:p><text:s/>18.322,3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0" table:style-name="ce2">
            <text:p><text:s/>6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5" table:style-name="ce2">
            <text:p><text:s/>6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37.20000000000005" table:style-name="ce2">
            <text:p><text:s/>637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.5" table:style-name="ce2">
            <text:p><text:s/>24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52" table:style-name="ce2">
            <text:p><text:s/>55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8.93" table:style-name="ce2">
            <text:p><text:s/>298,9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8.08000000000001" table:style-name="ce2">
            <text:p><text:s/>138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586.07" table:style-name="ce2">
            <text:p><text:s/>11.586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9" table:style-name="ce2">
            <text:p><text:s/>44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13.13" table:style-name="ce2">
            <text:p><text:s/>1.413,1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8.13" table:style-name="ce2">
            <text:p><text:s/>58,1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.5" table:style-name="ce2">
            <text:p><text:s/>12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1.94" table:style-name="ce2">
            <text:p><text:s/>171,9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80" table:style-name="ce2">
            <text:p><text:s/>7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8" table:style-name="ce2">
            <text:p><text:s/>7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47.1600000000001" table:style-name="ce2">
            <text:p><text:s/>1.047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71.36" table:style-name="ce2">
            <text:p><text:s/>2.571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" table:style-name="ce2">
            <text:p><text:s/>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4.34" table:style-name="ce2">
            <text:p><text:s/>364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41" table:style-name="ce2">
            <text:p><text:s/>741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7" table:style-name="ce2">
            <text:p><text:s/>52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60.25" table:style-name="ce2">
            <text:p><text:s/>660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7.67999999999995" table:style-name="ce2">
            <text:p><text:s/>527,6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3.92" table:style-name="ce2">
            <text:p><text:s/>83,9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23.1999999999998" table:style-name="ce2">
            <text:p><text:s/>2.323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3.8" table:style-name="ce2">
            <text:p><text:s/>253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49" table:style-name="ce2">
            <text:p><text:s/>84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50" table:style-name="ce2">
            <text:p><text:s/>7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764" table:style-name="ce2">
            <text:p><text:s/>76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849" table:style-name="ce2">
            <text:p><text:s/>2.84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98.22" table:style-name="ce2">
            <text:p><text:s/>898,2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74.8" table:style-name="ce2">
            <text:p><text:s/>1.474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.25" table:style-name="ce2">
            <text:p><text:s/>11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329.5600000000004" table:style-name="ce2">
            <text:p><text:s/>4.329,5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2" table:style-name="ce2">
            <text:p><text:s/>35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102.45" table:style-name="ce2">
            <text:p><text:s/>4.102,4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41.46" table:style-name="ce2">
            <text:p><text:s/>2.341,4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50" table:style-name="ce2">
            <text:p><text:s/>2.2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699" table:style-name="ce2">
            <text:p><text:s/>4.69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200" table:style-name="ce2">
            <text:p><text:s/>7.2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8.02999999999997" table:style-name="ce2">
            <text:p><text:s/>298,0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4.81" table:style-name="ce2">
            <text:p><text:s/>214,8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1.53" table:style-name="ce2">
            <text:p><text:s/>221,5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676" table:style-name="ce2">
            <text:p><text:s/>5.67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80" table:style-name="ce2">
            <text:p><text:s/>2.5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96" table:style-name="ce2">
            <text:p><text:s/>3.09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454.4599999999991" table:style-name="ce2">
            <text:p><text:s/>8.454,4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79" table:style-name="ce2">
            <text:p><text:s/>0,7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46.93" table:style-name="ce2">
            <text:p><text:s/>746,9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89.8" table:style-name="ce2">
            <text:p><text:s/>889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8.67" table:style-name="ce2">
            <text:p><text:s/>508,6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72" table:style-name="ce2">
            <text:p><text:s/>67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90" table:style-name="ce2">
            <text:p><text:s/>4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13.13" table:style-name="ce2">
            <text:p><text:s/>713,1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.16" table:style-name="ce2">
            <text:p><text:s/>19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339.05" table:style-name="ce2">
            <text:p><text:s/>7.339,0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1.68" table:style-name="ce2">
            <text:p><text:s/>241,6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770.66" table:style-name="ce2">
            <text:p><text:s/>2.770,6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50" table:style-name="ce2">
            <text:p><text:s/>750,00<text:s/></text:p>
          </table:table-cell>
          <table:table-cell office:value-type="string" table:style-name="ce1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45" table:style-name="ce2">
            <text:p><text:s/>44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0" table:style-name="ce2">
            <text:p><text:s/>2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36.2" table:style-name="ce2">
            <text:p><text:s/>236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45" table:style-name="ce2">
            <text:p><text:s/>44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50" table:style-name="ce2">
            <text:p><text:s/>1.2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016.6" table:style-name="ce2">
            <text:p><text:s/>2.016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749.99" table:style-name="ce2">
            <text:p><text:s/>10.749,9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50.01" table:style-name="ce2">
            <text:p><text:s/>1.250,0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96.8599999999999" table:style-name="ce2">
            <text:p><text:s/>1.296,8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16.54" table:style-name="ce2">
            <text:p><text:s/>1.916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77.17" table:style-name="ce2">
            <text:p><text:s/>2.277,1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9.06" table:style-name="ce2">
            <text:p><text:s/>319,0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68.0700000000002" table:style-name="ce2">
            <text:p><text:s/>2.468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90.99" table:style-name="ce2">
            <text:p><text:s/>1.990,9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6.16" table:style-name="ce2">
            <text:p><text:s/>136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.35" table:style-name="ce2">
            <text:p><text:s/>8,3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6.13" table:style-name="ce2">
            <text:p><text:s/>486,1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0" table:style-name="ce2">
            <text:p><text:s/>2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140" table:style-name="ce2">
            <text:p><text:s/>3.1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60" table:style-name="ce2">
            <text:p><text:s/>3.3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74" table:style-name="ce2">
            <text:p><text:s/>37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.51" table:style-name="ce2">
            <text:p><text:s/>39,5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8.36" table:style-name="ce2">
            <text:p><text:s/>98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19551" table:style-name="ce2">
            <text:p><text:s/>419.551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981.24" table:style-name="ce2">
            <text:p><text:s/>14.981,2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07.44" table:style-name="ce2">
            <text:p><text:s/>1.407,4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82.39" table:style-name="ce2">
            <text:p><text:s/>3.182,3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4.73" table:style-name="ce2">
            <text:p><text:s/>304,7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5600" table:style-name="ce2">
            <text:p><text:s/>15.6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49.5" table:style-name="ce2">
            <text:p><text:s/>349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0.5" table:style-name="ce2">
            <text:p><text:s/>130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90.56" table:style-name="ce2">
            <text:p><text:s/>690,5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.3" table:style-name="ce2">
            <text:p><text:s/>7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5" table:style-name="ce2">
            <text:p><text:s/>5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7.8" table:style-name="ce2">
            <text:p><text:s/>247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7.9" table:style-name="ce2">
            <text:p><text:s/>447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0" table:style-name="ce2">
            <text:p><text:s/>1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7.7" table:style-name="ce2">
            <text:p><text:s/>47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0" table:style-name="ce2">
            <text:p><text:s/>1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10" table:style-name="ce2">
            <text:p><text:s/>5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40" table:style-name="ce2">
            <text:p><text:s/>2.4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0" table:style-name="ce2">
            <text:p><text:s/>14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0" table:style-name="ce2">
            <text:p><text:s/>1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0" table:style-name="ce2">
            <text:p><text:s/>7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312" table:style-name="ce2">
            <text:p><text:s/>4.31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00" table:style-name="ce2">
            <text:p><text:s/>6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60.96" table:style-name="ce2">
            <text:p><text:s/>560,9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89.04" table:style-name="ce2">
            <text:p><text:s/>1.389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.51" table:style-name="ce2">
            <text:p><text:s/>29,5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6.9" table:style-name="ce2">
            <text:p><text:s/>86,9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052" table:style-name="ce2">
            <text:p><text:s/>1.05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86.16" table:style-name="ce2">
            <text:p><text:s/>2.486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74.73" table:style-name="ce3">
            <text:p><text:s/>274,7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47.1600000000001" table:style-name="ce2">
            <text:p><text:s/>1.047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20" table:style-name="ce2">
            <text:p><text:s/>1.7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0" table:style-name="ce2">
            <text:p><text:s/>250,00<text:s/></text:p>
          </table:table-cell>
          <table:table-cell office:value-type="string" table:style-name="ce1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7.2" table:style-name="ce2">
            <text:p><text:s/>27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8" table:style-name="ce2">
            <text:p><text:s/>1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800" table:style-name="ce2">
            <text:p><text:s/>8.8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98.8" table:style-name="ce2">
            <text:p><text:s/>398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89.9" table:style-name="ce2">
            <text:p><text:s/>989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50" table:style-name="ce2">
            <text:p><text:s/>4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70" table:style-name="ce2">
            <text:p><text:s/>47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29.73" table:style-name="ce2">
            <text:p><text:s/>1.029,7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55" table:style-name="ce2">
            <text:p><text:s/>1.555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7.64" table:style-name="ce2">
            <text:p><text:s/>67,6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.77" table:style-name="ce2">
            <text:p><text:s/>7,7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93.38" table:style-name="ce2">
            <text:p><text:s/>693,3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.3" table:style-name="ce2">
            <text:p><text:s/>1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344" table:style-name="ce2">
            <text:p><text:s/>5.344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5976.34" table:style-name="ce2">
            <text:p><text:s/>25.976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0" table:style-name="ce2">
            <text:p><text:s/>1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71.36" table:style-name="ce2">
            <text:p><text:s/>2.571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2350" table:style-name="ce2">
            <text:p><text:s/>32.35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41.67" table:style-name="ce2">
            <text:p><text:s/>1.241,6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76.91" table:style-name="ce2">
            <text:p><text:s/>476,91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5" table:style-name="ce2">
            <text:p><text:s/>36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" table:style-name="ce2">
            <text:p><text:s/>8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6.62" table:style-name="ce2">
            <text:p><text:s/>216,6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05.32000000000005" table:style-name="ce2">
            <text:p><text:s/>605,3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857" table:style-name="ce2">
            <text:p><text:s/>3.85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33.33" table:style-name="ce2">
            <text:p><text:s/>2.833,3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166.67" table:style-name="ce2">
            <text:p><text:s/>31.166,6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571" table:style-name="ce2">
            <text:p><text:s/>2.571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93" table:style-name="ce2">
            <text:p><text:s/>1.393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2.96" table:style-name="ce2">
            <text:p><text:s/>62,9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.7" table:style-name="ce2">
            <text:p><text:s/>52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7.86" table:style-name="ce2">
            <text:p><text:s/>227,8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3.93" table:style-name="ce2">
            <text:p><text:s/>113,9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9.37" table:style-name="ce2">
            <text:p><text:s/>99,3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48.8" table:style-name="ce2">
            <text:p><text:s/>748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1.92" table:style-name="ce2">
            <text:p><text:s/>61,9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43.6" table:style-name="ce2">
            <text:p><text:s/>543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4.6" table:style-name="ce2">
            <text:p><text:s/>404,6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4.8" table:style-name="ce2">
            <text:p><text:s/>314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600" table:style-name="ce2">
            <text:p><text:s/>6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130" table:style-name="ce2">
            <text:p><text:s/>1.1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910" table:style-name="ce2">
            <text:p><text:s/>9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790" table:style-name="ce2">
            <text:p><text:s/>3.79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.53" table:style-name="ce2">
            <text:p><text:s/>17,5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86.23" table:style-name="ce2">
            <text:p><text:s/>2.886,2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94.8499999999999" table:style-name="ce2">
            <text:p><text:s/>1.294,8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80.92" table:style-name="ce2">
            <text:p><text:s/>2.180,9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676" table:style-name="ce2">
            <text:p><text:s/>5.67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80" table:style-name="ce2">
            <text:p><text:s/>2.5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4" table:style-name="ce2">
            <text:p><text:s/>14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9.04" table:style-name="ce2">
            <text:p><text:s/>49,0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95.4" table:style-name="ce2">
            <text:p><text:s/>695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3.81" table:style-name="ce2">
            <text:p><text:s/>153,8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65.5" table:style-name="ce2">
            <text:p><text:s/>465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30" table:style-name="ce2">
            <text:p><text:s/>4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60" table:style-name="ce2">
            <text:p><text:s/>6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6" table:style-name="ce2">
            <text:p><text:s/>9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0" table:style-name="ce2">
            <text:p><text:s/>2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.3" table:style-name="ce2">
            <text:p><text:s/>1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700" table:style-name="ce2">
            <text:p><text:s/>2.7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56" table:style-name="ce2">
            <text:p><text:s/>35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01.87" table:style-name="ce2">
            <text:p><text:s/>1.401,8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.44" table:style-name="ce2">
            <text:p><text:s/>85,4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85.84" table:style-name="ce2">
            <text:p><text:s/>1.585,8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96" table:style-name="ce2">
            <text:p><text:s/>3.09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4646.75" table:style-name="ce2">
            <text:p><text:s/>14.646,75<text:s/></text:p>
          </table:table-cell>
          <table:table-cell office:value-type="string" table:style-name="ce1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4030" table:style-name="ce2">
            <text:p><text:s/>54.0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695.2800000000007" table:style-name="ce2">
            <text:p><text:s/>9.695,2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000" table:style-name="ce2">
            <text:p><text:s/>30.0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71.18" table:style-name="ce2">
            <text:p><text:s/>1.771,1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2.24" table:style-name="ce2">
            <text:p><text:s/>122,2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6.54" table:style-name="ce2">
            <text:p><text:s/>136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87.44" table:style-name="ce2">
            <text:p><text:s/>787,4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6.4" table:style-name="ce2">
            <text:p><text:s/>96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68.0700000000002" table:style-name="ce2">
            <text:p><text:s/>2.468,0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19.06" table:style-name="ce2">
            <text:p><text:s/>319,0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96.8599999999999" table:style-name="ce2">
            <text:p><text:s/>1.296,8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77.17" table:style-name="ce2">
            <text:p><text:s/>2.277,1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16.54" table:style-name="ce2">
            <text:p><text:s/>1.916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90.99" table:style-name="ce2">
            <text:p><text:s/>1.990,9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52" table:style-name="ce2">
            <text:p><text:s/>1.85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44.79999999999995" table:style-name="ce2">
            <text:p><text:s/>644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35.5" table:style-name="ce2">
            <text:p><text:s/>835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25.1" table:style-name="ce2">
            <text:p><text:s/>625,1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70" table:style-name="ce2">
            <text:p><text:s/>2.97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36.5" table:style-name="ce2">
            <text:p><text:s/>436,5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750" table:style-name="ce2">
            <text:p><text:s/>1.75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95" table:style-name="ce2">
            <text:p><text:s/>49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2" table:style-name="ce2">
            <text:p><text:s/>48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830" table:style-name="ce2">
            <text:p><text:s/>3.8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30" table:style-name="ce2">
            <text:p><text:s/>73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60" table:style-name="ce2">
            <text:p><text:s/>2.460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78" table:style-name="ce2">
            <text:p><text:s/>87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9.42" table:style-name="ce2">
            <text:p><text:s/>189,4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736.84" table:style-name="ce2">
            <text:p><text:s/>8.736,8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9979.1" table:style-name="ce2">
            <text:p><text:s/>39.979,1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80" table:style-name="ce2">
            <text:p><text:s/>1.58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20" table:style-name="ce2">
            <text:p><text:s/>8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72" table:style-name="ce2">
            <text:p><text:s/>67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8" table:style-name="ce2">
            <text:p><text:s/>48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4.84" table:style-name="ce2">
            <text:p><text:s/>364,8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14.66999999999996" table:style-name="ce2">
            <text:p><text:s/>514,6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" table:style-name="ce2">
            <text:p><text:s/>1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6" table:style-name="ce2">
            <text:p><text:s/>2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94" table:style-name="ce2">
            <text:p><text:s/>294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6.08" table:style-name="ce2">
            <text:p><text:s/>106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5" table:style-name="ce2">
            <text:p><text:s/>6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" table:style-name="ce2">
            <text:p><text:s/>3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0" table:style-name="ce2">
            <text:p><text:s/>11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6.8" table:style-name="ce2">
            <text:p><text:s/>106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45" table:style-name="ce2">
            <text:p><text:s/>64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00" table:style-name="ce2">
            <text:p><text:s/>9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93.92" table:style-name="ce2">
            <text:p><text:s/>1.493,9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70" table:style-name="ce2">
            <text:p><text:s/>37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55.75" table:style-name="ce2">
            <text:p><text:s/>555,7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.33" table:style-name="ce2">
            <text:p><text:s/>28,3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17.08" table:style-name="ce2">
            <text:p><text:s/>3.317,0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566.25" table:style-name="ce2">
            <text:p><text:s/>8.566,2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9285" table:style-name="ce2">
            <text:p><text:s/>9.28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8.82" table:style-name="ce2">
            <text:p><text:s/>188,8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5.099999999999994" table:style-name="ce2">
            <text:p><text:s/>65,1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6" table:style-name="ce2">
            <text:p><text:s/>6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9.06" table:style-name="ce2">
            <text:p><text:s/>289,0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652.4" table:style-name="ce2">
            <text:p><text:s/>1.652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0.48" table:style-name="ce2">
            <text:p><text:s/>330,4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296.77" table:style-name="ce2">
            <text:p><text:s/>3.296,7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29.09" table:style-name="ce2">
            <text:p><text:s/>2.129,0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45" table:style-name="ce2">
            <text:p><text:s/>34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50.99" table:style-name="ce3">
            <text:p><text:s/>1.850,99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7549.2" table:style-name="ce2">
            <text:p><text:s/>7.549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9.78" table:style-name="ce2">
            <text:p><text:s/>79,7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.3899999999999997" table:style-name="ce2">
            <text:p><text:s/>4,3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6128.160000000003" table:style-name="ce2">
            <text:p><text:s/>46.128,1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50.97" table:style-name="ce2">
            <text:p><text:s/>250,9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16.39" table:style-name="ce2">
            <text:p><text:s/>1.516,3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618.54" table:style-name="ce2">
            <text:p><text:s/>14.618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316.76" table:style-name="ce2">
            <text:p><text:s/>3.316,7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58.7" table:style-name="ce2">
            <text:p><text:s/>1.358,7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9.3" table:style-name="ce2">
            <text:p><text:s/>69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3.3" table:style-name="ce2">
            <text:p><text:s/>113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1.76" table:style-name="ce2">
            <text:p><text:s/>61,7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" table:style-name="ce2">
            <text:p><text:s/>36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.8" table:style-name="ce2">
            <text:p><text:s/>2,8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.2" table:style-name="ce2">
            <text:p><text:s/>7,2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.4" table:style-name="ce2">
            <text:p><text:s/>15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0" table:style-name="ce2">
            <text:p><text:s/>4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8.36" table:style-name="ce2">
            <text:p><text:s/>78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42.46" table:style-name="ce2">
            <text:p><text:s/>1.342,4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57.54" table:style-name="ce2">
            <text:p><text:s/>657,5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9.98" table:style-name="ce2">
            <text:p><text:s/>19,9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4.36" table:style-name="ce2">
            <text:p><text:s/>24,3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75.89" table:style-name="ce2">
            <text:p><text:s/>775,8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6.66" table:style-name="ce2">
            <text:p><text:s/>56,6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0.55" table:style-name="ce2">
            <text:p><text:s/>80,5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40.22" table:style-name="ce2">
            <text:p><text:s/>1.840,2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.98" table:style-name="ce2">
            <text:p><text:s/>7,9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4.98" table:style-name="ce2">
            <text:p><text:s/>304,9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20.3" table:style-name="ce2">
            <text:p><text:s/>420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7" table:style-name="ce2">
            <text:p><text:s/>57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3" table:style-name="ce2">
            <text:p><text:s/>63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.71" table:style-name="ce2">
            <text:p><text:s/>11,7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3.05" table:style-name="ce2">
            <text:p><text:s/>13,0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.42" table:style-name="ce2">
            <text:p><text:s/>23,4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.19" table:style-name="ce2">
            <text:p><text:s/>5,19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3.98" table:style-name="ce2">
            <text:p><text:s/>23,98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.43" table:style-name="ce2">
            <text:p><text:s/>14,4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7.65" table:style-name="ce2">
            <text:p><text:s/>127,6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64.34" table:style-name="ce2">
            <text:p><text:s/>364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40.1" table:style-name="ce2">
            <text:p><text:s/>140,1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0.95" table:style-name="ce2">
            <text:p><text:s/>50,95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81.52" table:style-name="ce2">
            <text:p><text:s/>81,52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5" table:style-name="ce2">
            <text:p><text:s/>10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800" table:style-name="ce2">
            <text:p><text:s/>2.8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18.4" table:style-name="ce2">
            <text:p><text:s/>218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296.86" table:style-name="ce2">
            <text:p><text:s/>3.296,8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631.66" table:style-name="ce2">
            <text:p><text:s/>631,6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895" table:style-name="ce2">
            <text:p><text:s/>1.895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263.3399999999999" table:style-name="ce2">
            <text:p><text:s/>1.263,3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49" table:style-name="ce2">
            <text:p><text:s/>449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72" table:style-name="ce2">
            <text:p><text:s/>272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520" table:style-name="ce2">
            <text:p><text:s/>52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1.66" table:style-name="ce2">
            <text:p><text:s/>121,66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.3" table:style-name="ce2">
            <text:p><text:s/>1,3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860" table:style-name="ce2">
            <text:p><text:s/>86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000" table:style-name="ce2">
            <text:p><text:s/>4.0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0.01" table:style-name="ce2">
            <text:p><text:s/>0,01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13.9" table:style-name="ce2">
            <text:p><text:s/>113,9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041.44" table:style-name="ce2">
            <text:p><text:s/>1.041,44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753.4" table:style-name="ce2">
            <text:p><text:s/>753,4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1500" table:style-name="ce2">
            <text:p><text:s/>1.5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3000" table:style-name="ce2">
            <text:p><text:s/>3.000,00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226.47" table:style-name="ce2">
            <text:p><text:s/>226,47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di servizi</text:p>
          </table:table-cell>
          <table:table-cell office:value-type="float" office:value="455.93" table:style-name="ce2">
            <text:p><text:s/>455,93<text:s/></text:p>
          </table:table-cell>
          <table:table-cell office:value-type="string" table:style-name="ce1">
            <text:p>ALTRO SOGGETTO PUBBLICO E PRVATO</text:p>
          </table:table-cell>
          <table:table-cell table:number-columns-repeated="16378"/>
        </table:table-row>
        <table:table-row table:number-rows-repeated="1047938" table:style-name="ro1">
          <table:table-cell table:number-columns-repeated="16384"/>
        </table:table-row>
        <table:named-expressions>
          <table:named-range table:name="Print_Area" table:cell-range-address="TRASPARENZA_2TRIMESTRE_2026.$A$1:TRASPARENZA_2TRIMESTRE_2026.$F$638" table:base-cell-address="TRASPARENZA_2TRIMESTRE_2026.$A$1"/>
          <table:named-range table:name="Print_Titles" table:cell-range-address="TRASPARENZA_2TRIMESTRE_2026.$A$1:TRASPARENZA_2TRIMESTRE_2026.$XFD$1" table:base-cell-address="TRASPARENZA_2TRIMESTRE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_50_0_37__32_-_32_Colore_32_1" style:display-name="20% - Colore 1" style:family="table-cell" style:data-style-name="N0">
      <style:table-cell-properties fo:background-color="#C0E6F5"/>
    </style:style>
    <style:style style:name="_50_0_37__32_-_32_Colore_32_2" style:display-name="20% - Colore 2" style:family="table-cell" style:data-style-name="N0">
      <style:table-cell-properties fo:background-color="#FBE2D5"/>
    </style:style>
    <style:style style:name="_50_0_37__32_-_32_Colore_32_3" style:display-name="20% - Colore 3" style:family="table-cell" style:data-style-name="N0">
      <style:table-cell-properties fo:background-color="#C1F0C8"/>
    </style:style>
    <style:style style:name="_50_0_37__32_-_32_Colore_32_4" style:display-name="20% - Colore 4" style:family="table-cell" style:data-style-name="N0">
      <style:table-cell-properties fo:background-color="#CAEDFB"/>
    </style:style>
    <style:style style:name="_50_0_37__32_-_32_Colore_32_5" style:display-name="20% - Colore 5" style:family="table-cell" style:data-style-name="N0">
      <style:table-cell-properties fo:background-color="#F2CEEF"/>
    </style:style>
    <style:style style:name="_50_0_37__32_-_32_Colore_32_6" style:display-name="20% - Colore 6" style:family="table-cell" style:data-style-name="N0">
      <style:table-cell-properties fo:background-color="#DAF2D0"/>
    </style:style>
    <style:style style:name="_52_0_37__32_-_32_Colore_32_1" style:display-name="40% - Colore 1" style:family="table-cell" style:data-style-name="N0">
      <style:table-cell-properties fo:background-color="#83CCEB"/>
    </style:style>
    <style:style style:name="_52_0_37__32_-_32_Colore_32_2" style:display-name="40% - Colore 2" style:family="table-cell" style:data-style-name="N0">
      <style:table-cell-properties fo:background-color="#F7C7AC"/>
    </style:style>
    <style:style style:name="_52_0_37__32_-_32_Colore_32_3" style:display-name="40% - Colore 3" style:family="table-cell" style:data-style-name="N0">
      <style:table-cell-properties fo:background-color="#83E28E"/>
    </style:style>
    <style:style style:name="_52_0_37__32_-_32_Colore_32_4" style:display-name="40% - Colore 4" style:family="table-cell" style:data-style-name="N0">
      <style:table-cell-properties fo:background-color="#94DCF8"/>
    </style:style>
    <style:style style:name="_52_0_37__32_-_32_Colore_32_5" style:display-name="40% - Colore 5" style:family="table-cell" style:data-style-name="N0">
      <style:table-cell-properties fo:background-color="#E49EDD"/>
    </style:style>
    <style:style style:name="_52_0_37__32_-_32_Colore_32_6" style:display-name="40% - Colore 6" style:family="table-cell" style:data-style-name="N0">
      <style:table-cell-properties fo:background-color="#B5E6A2"/>
    </style:style>
    <style:style style:name="_54_0_37__32_-_32_Colore_32_1" style:display-name="60% - Colore 1" style:family="table-cell" style:data-style-name="N0">
      <style:table-cell-properties fo:background-color="#44B3E1"/>
    </style:style>
    <style:style style:name="_54_0_37__32_-_32_Colore_32_2" style:display-name="60% - Colore 2" style:family="table-cell" style:data-style-name="N0">
      <style:table-cell-properties fo:background-color="#F1A983"/>
    </style:style>
    <style:style style:name="_54_0_37__32_-_32_Colore_32_3" style:display-name="60% - Colore 3" style:family="table-cell" style:data-style-name="N0">
      <style:table-cell-properties fo:background-color="#47D359"/>
    </style:style>
    <style:style style:name="_54_0_37__32_-_32_Colore_32_4" style:display-name="60% - Colore 4" style:family="table-cell" style:data-style-name="N0">
      <style:table-cell-properties fo:background-color="#61CBF3"/>
    </style:style>
    <style:style style:name="_54_0_37__32_-_32_Colore_32_5" style:display-name="60% - Colore 5" style:family="table-cell" style:data-style-name="N0">
      <style:table-cell-properties fo:background-color="#D86DCD"/>
    </style:style>
    <style:style style:name="_54_0_37__32_-_32_Colore_32_6" style:display-name="60% - Colore 6" style:family="table-cell" style:data-style-name="N0">
      <style:table-cell-properties fo:background-color="#8ED973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156082"/>
      <style:text-properties fo:color="#FFFFFF"/>
    </style:style>
    <style:style style:name="Colore_32_2" style:display-name="Colore 2" style:family="table-cell" style:data-style-name="N0">
      <style:table-cell-properties fo:background-color="#E97132"/>
      <style:text-properties fo:color="#FFFFFF"/>
    </style:style>
    <style:style style:name="Colore_32_3" style:display-name="Colore 3" style:family="table-cell" style:data-style-name="N0">
      <style:table-cell-properties fo:background-color="#196B24"/>
      <style:text-properties fo:color="#FFFFFF"/>
    </style:style>
    <style:style style:name="Colore_32_4" style:display-name="Colore 4" style:family="table-cell" style:data-style-name="N0">
      <style:table-cell-properties fo:background-color="#0F9ED5"/>
      <style:text-properties fo:color="#FFFFFF"/>
    </style:style>
    <style:style style:name="Colore_32_5" style:display-name="Colore 5" style:family="table-cell" style:data-style-name="N0">
      <style:table-cell-properties fo:background-color="#A02B93"/>
      <style:text-properties fo:color="#FFFFFF"/>
    </style:style>
    <style:style style:name="Colore_32_6" style:display-name="Colore 6" style:family="table-cell" style:data-style-name="N0">
      <style:table-cell-properties fo:background-color="#4EA72E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Migliaia" style:family="table-cell" style:data-style-name="N35"/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Titolo_32_4" style:display-name="Titolo 4" style:family="table-cell" style:data-style-name="N0">
      <style:text-properties fo:color="#0E2841" fo:font-weight="bold" style:font-weight-asian="bold" style:font-weight-complex="bold"/>
    </style:style>
    <style:style style:name="Totale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0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14pt" style:font-size-asian="14pt" style:font-size-complex="14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PAGAMENTI</text:span><text:span text:style-name="T1"> </text:span><text:span text:style-name="T1">ARPAM</text:span><text:span text:style-name="T1"> </text:span><text:span text:style-name="T1">2</text:span><text:span text:style-name="T1"> </text:span><text:span text:style-name="T1">TRIMESTRE</text:span><text:span text:style-name="T1"> </text:span><text:span text:style-name="T1">2026</text:span></text:p>
      </style:header>
      <style:header-left style:display="false"/>
      <style:header-first/>
      <style:footer>
        <style:region-right>
          <text:p>Pag. <text:page-number>1</text:page-number><text:s/>di<text:s/><text:page-count>99</text:page-count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Valeria Candelori</meta:initial-creator>
    <dc:creator>Valeria Candelori</dc:creator>
    <meta:creation-date>2026-09-04T12:42:38Z</meta:creation-date>
    <dc:date>2026-09-04T15:06:47Z</dc:date>
    <meta:print-date>2026-09-04T15:05:53Z</meta:print-date>
  </office:meta>
</office:document-meta>
</file>